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1.27cm" fo:margin-top="0cm" fo:margin-bottom="0cm" style:contextual-spacing="false" fo:line-height="0.847cm" fo:text-align="end" style:justify-single-word="false" fo:text-indent="-1.27cm" style:auto-text-indent="false" style:vertical-align="baseline"/>
      <style:text-properties style:font-name="標楷體" style:font-name-asian="標楷體1"/>
    </style:style>
    <style:style style:name="P4" style:family="paragraph" style:parent-style-name="Standard">
      <style:paragraph-properties fo:margin-left="0.9cm" fo:margin-top="0cm" fo:margin-bottom="0cm" style:contextual-spacing="false" fo:line-height="0.847cm" fo:text-align="justify" style:justify-single-word="false" fo:text-indent="-0.9cm" style:auto-text-indent="false" style:vertical-align="baseline"/>
    </style:style>
    <style:style style:name="P5" style:family="paragraph" style:parent-style-name="Standard">
      <style:paragraph-properties fo:margin-left="1.746cm" fo:margin-top="0cm" fo:margin-bottom="0cm" style:contextual-spacing="false" fo:line-height="0.847cm" fo:text-align="justify" style:justify-single-word="false" fo:text-indent="-0.9cm" style:auto-text-indent="false" style:vertical-align="baseline"/>
    </style:style>
    <style:style style:name="P6" style:family="paragraph" style:parent-style-name="Standard">
      <style:paragraph-properties fo:margin-left="2.036cm" fo:margin-top="0cm" fo:margin-bottom="0cm" style:contextual-spacing="false" fo:line-height="0.847cm" fo:text-align="justify" style:justify-single-word="false" fo:text-indent="-1.401cm" style:auto-text-indent="false" style:vertical-align="baseline"/>
    </style:style>
    <style:style style:name="P7" style:family="paragraph" style:parent-style-name="Standard">
      <style:paragraph-properties fo:margin-left="2.618cm" fo:margin-top="0cm" fo:margin-bottom="0cm" style:contextual-spacing="false" fo:line-height="0.847cm" fo:text-align="justify" style:justify-single-word="false" fo:text-indent="-0.501cm" style:auto-text-indent="false" style:vertical-align="baseline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4pt" style:font-name-asian="標楷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教育部大專校院清寒優秀學生勵學獎學金作業要點</text:span><text:span text:style-name="T1"/></text:p>
      <text:p text:style-name="P3" loext:marker-style-name="T2"/>
      <text:p text:style-name="P4" loext:marker-style-name="T3"><text:span text:style-name="T3">一、教育部（以下簡稱本部）為鼓勵各大專校院學業成績表現優異之清寒學生，協助其完成學業並減輕家庭經濟負擔，核發清寒優秀學生勵學獎學金(以下簡稱本獎學金)，特訂定本要點。</text:span><text:span text:style-name="T3"/></text:p>
      <text:p text:style-name="P4" loext:marker-style-name="T3"><text:span text:style-name="T3">二、本要點所稱學生，指有中華民國國籍，並就讀公私立大專校院（不包括宗教研修學院、空中大學及軍警校院）（以下簡稱學校）日間制、進修學制之專科班（包括五專前三年）、學士班之二年級以上，具有正式學籍者。</text:span><text:span text:style-name="T3"/></text:p>
      <text:p text:style-name="P5" loext:marker-style-name="T3"><text:span text:style-name="T3">前項學生不包括延長修業年限之研修生、碩博士生及在職專班學生。</text:span><text:span text:style-name="T3"/></text:p>
      <text:p text:style-name="P4" loext:marker-style-name="T3"><text:span text:style-name="T3">三、本要點之獎勵對象，應符合下列資格：</text:span><text:span text:style-name="T3"/></text:p>
      <text:p text:style-name="P6" loext:marker-style-name="T3"><text:span text:style-name="T3">（一）經濟不利（具備下列類別之一）：</text:span><text:span text:style-name="T3"/></text:p>
      <text:p text:style-name="P7" loext:marker-style-name="T3"><text:span text:style-name="T3">1.A類：具領取學雜費減免資格者（包括低收入戶學生、中低收入戶學生、身心障礙學生及身心障礙人士子女、特殊境遇家庭子女孫子女、原住民學生）。</text:span><text:span text:style-name="T3"/></text:p>
      <text:p text:style-name="P7" loext:marker-style-name="T3"><text:span text:style-name="T3">2.B類：具大專校院不利處境學生助學計畫之助學金補助資格者、家庭突遭變故經學校審核通過者，及其他經由學校認定為經濟不利學生。 </text:span><text:span text:style-name="T3"/></text:p>
      <text:p text:style-name="P6" loext:marker-style-name="T3"><text:span text:style-name="T3">（二）成績優異： </text:span><text:span text:style-name="T3"/></text:p>
      <text:p text:style-name="P7" loext:marker-style-name="T3"><text:span text:style-name="T3">1.前一學年度學業成績班級排名前百分之三十以內、操行成績達八十分（或A-）以上，且未受申誡或警告（含）以上處分者。</text:span><text:span text:style-name="T3"/></text:p>
      <text:p text:style-name="P7" loext:marker-style-name="T3"><text:span text:style-name="T3">2.學校得依實際情形訂定較前目更高之標準。</text:span><text:span text:style-name="T3"/></text:p>
      <text:p text:style-name="P4" loext:marker-style-name="T3"><text:span text:style-name="T3">四、本獎學金學年度核發期間，自每年八月一日起至次年七月三十一日止。但獎勵對象為應屆畢業生時，核發至次年六月三十日止。</text:span><text:span text:style-name="T3"/></text:p>
      <text:p text:style-name="P5" loext:marker-style-name="T3"><text:span text:style-name="T3">為平衡整體助學資源分配，本獎學金核發標準如下： </text:span><text:span text:style-name="T3"/></text:p>
      <text:p text:style-name="P6" loext:marker-style-name="T3"><text:span text:style-name="T3">（一）符合A類經濟不利資格且成績優異者：每月發給新臺幣八千元，每學年度合計最高發給新臺幣九萬六千元。 </text:span><text:span text:style-name="T3"/></text:p>
      <text:p text:style-name="P6" loext:marker-style-name="T3"><text:span text:style-name="T3">（二）符合B類經濟不利資格且成績優異者：每月發給新臺幣一萬元，每學年度合計最高發給新臺幣十二萬元。</text:span><text:span text:style-name="T3"/></text:p>
      <text:p text:style-name="P4" loext:marker-style-name="T3"><text:soft-page-break/><text:span text:style-name="T3">五、本獎學金領取限制及停止核發事由：</text:span><text:span text:style-name="T3"/></text:p>
      <text:p text:style-name="P6" loext:marker-style-name="T3"><text:span text:style-name="T3">（一）基於政府補助資源不重複原則，學生已領有政府其他同性質獎學金，或政府公費待遇之各類公費計畫，不得重複領取。但屬助學金或附有服務義務獎學金之性質者，不在此限。 </text:span><text:span text:style-name="T3"/></text:p>
      <text:p text:style-name="P6" loext:marker-style-name="T3"><text:span text:style-name="T3">（二）學生如有休學、退學、轉學情形，或受申誡、警告（含）以上處分者，自事實發生之次月起，學校停止核發後續月份之獎學金。</text:span><text:span text:style-name="T3"/></text:p>
      <text:p text:style-name="P4" loext:marker-style-name="T3"><text:span text:style-name="T3">六、學校審查機制：</text:span><text:span text:style-name="T3"/></text:p>
      <text:p text:style-name="P6" loext:marker-style-name="T3"><text:span text:style-name="T3">（一）學校審查應召開審查會議，並作成審查會議紀錄留校備查。 </text:span><text:span text:style-name="T3"/></text:p>
      <text:p text:style-name="P6" loext:marker-style-name="T3"><text:span text:style-name="T3">（二）前款審查會議成員應包括學生代表、班級導師或教師代表等，必要時得以視訊會議方式進行或請學生提供相關資料。</text:span><text:span text:style-name="T3"/></text:p>
      <text:p text:style-name="P6" loext:marker-style-name="T3"><text:span text:style-name="T3">（三）第一款審查會議應依本部每學年度核配之名額與經費，比對校內符合資格人數後，得於總補助經費額度內視實際情形調整A、B類獎學金名額。</text:span><text:span text:style-name="T3"/></text:p>
      <text:p text:style-name="P6" loext:marker-style-name="T3"><text:span text:style-name="T3">（四）學校審查時，應確認獎勵資格，並綜合考量學生之家庭生活現況需求、特殊優異競賽、成就或服務表現等，採排序擇優核發獎學金。</text:span><text:span text:style-name="T3"/></text:p>
      <text:p text:style-name="P4" loext:marker-style-name="T3"><text:span text:style-name="T3">七、經費核撥及結報原則：</text:span><text:span text:style-name="T3"/></text:p>
      <text:p text:style-name="P6" loext:marker-style-name="T3"><text:span text:style-name="T3">（一）學校每學年度獎學金核配名額，由本部逕予核配並撥付經費至學校。</text:span><text:span text:style-name="T3"/></text:p>
      <text:p text:style-name="P6" loext:marker-style-name="T3"><text:span text:style-name="T3">（二）學校應依下列方式辦理經費結報：</text:span><text:span text:style-name="T3"/></text:p>
      <text:p text:style-name="P7" loext:marker-style-name="T3"><text:span text:style-name="T3">1.學校依前點審查名額，如有經費剩餘，於不降低每名獎勵對象獎學金額度之原則下，得以自籌經費增加獎學金名額。</text:span><text:span text:style-name="T3"/></text:p>
      <text:p text:style-name="P7" loext:marker-style-name="T3"><text:span text:style-name="T3">2.學校於學年度結束後二個月內，檢具收支結算表及執行成果報告一式三份辦理核結，如有結餘款，應全數繳回；其原始憑證應留校備供審計部審核及有關單位查核。</text:span><text:span text:style-name="T3"/></text:p>
      <text:p text:style-name="P7" loext:marker-style-name="T3"><text:span text:style-name="T3">3.經費核撥、支用及結報應依教育部補（捐）助及委辦經費核撥結報作業要點規定辦理。</text:span><text:span text:style-name="T3"/></text:p>
      <text:p text:style-name="P4" loext:marker-style-name="T3"><text:span text:style-name="T3">八、辦理本要點工作績優人員，由學校辦理敘獎。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558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81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828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74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521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6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214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61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9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4cm" fo:margin-bottom="1.75cm" fo:margin-left="1.75cm" fo:margin-right="1.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left="0cm" fo:margin-right="0cm" fo:margin-top="0.6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技職司-產學合作發展科_林宸宇</meta:initial-creator>
    <meta:editing-cycles>13</meta:editing-cycles>
    <meta:print-date>2026-07-16T03:00:00</meta:print-date>
    <meta:creation-date>2026-07-16T02:46:00</meta:creation-date>
    <dc:date>2026-08-06T09:48:49.227000000</dc:date>
    <meta:editing-duration>PT24M36S</meta:editing-duration>
    <meta:generator>MODA_ODF_Application_Tools/4.0.5.1$Windows_X86_64 LibreOffice_project/13bbe178963d7cb7b6ad98a0dfe1940e3f5ee69a</meta:generator>
    <meta:document-statistic meta:table-count="0" meta:image-count="0" meta:object-count="0" meta:page-count="2" meta:paragraph-count="31" meta:word-count="1286" meta:character-count="1302" meta:non-whitespace-character-count="1296"/>
    <meta:user-defined meta:name="AppVersion">16.0000</meta:user-defined>
    <meta:template xlink:type="simple" xlink:actuate="onRequest" xlink:title="Normal.dotm" xlink:href=""/>
  </office:meta>
</office:document-meta>
</file>